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277000000AA61CBC0C4.png"/>
  <manifest:file-entry manifest:media-type="image/png" manifest:full-path="Pictures/10000201000001000000005B4957E198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grddl:transformation="http://docs.oasis-open.org/office/1.2/xslt/odf2rdf.xsl">
  <office:scripts/>
  <office:font-face-decls>
    <style:font-face style:name="Noto Sans Devanagari1" svg:font-family="'Noto Sans Devanagari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P1" style:family="paragraph" style:parent-style-name="Footer">
      <style:paragraph-properties fo:margin-top="0.212cm" fo:margin-bottom="0.212cm" style:line-height-at-least="0.564cm" fo:orphans="2" fo:widows="2" style:writing-mode="lr-tb"/>
    </style:style>
    <style:style style:name="P2" style:family="paragraph" style:parent-style-name="Standard">
      <style:text-properties fo:color="#0070c0" fo:font-size="12pt" style:font-size-asian="12pt"/>
    </style:style>
    <style:style style:name="P3" style:family="paragraph" style:parent-style-name="Standard">
      <style:paragraph-properties fo:text-align="center" style:justify-single-word="false">
        <style:tab-stops>
          <style:tab-stop style:position="17.002cm" style:type="right"/>
        </style:tab-stops>
      </style:paragraph-properties>
      <style:text-properties fo:color="#0070c0" fo:font-size="12pt" style:font-size-asian="12pt"/>
    </style:style>
    <style:style style:name="P4" style:family="paragraph" style:parent-style-name="Standard">
      <style:text-properties fo:font-size="11pt" style:font-size-asian="11pt"/>
    </style:style>
    <style:style style:name="P5" style:family="paragraph" style:parent-style-name="Standard">
      <style:paragraph-properties>
        <style:tab-stops>
          <style:tab-stop style:position="17.002cm" style:type="right"/>
        </style:tab-stops>
      </style:paragraph-properties>
      <style:text-properties fo:font-size="11pt" style:font-size-asian="11pt"/>
    </style:style>
    <style:style style:name="P6" style:family="paragraph" style:parent-style-name="Παράγραφος_20_λίστας">
      <style:paragraph-properties loext:contextual-spacing="false" fo:margin-left="0cm" fo:margin-right="0cm" fo:margin-top="0.212cm" fo:margin-bottom="0.212cm" fo:text-indent="0cm" style:auto-text-indent="false"/>
      <style:text-properties fo:font-size="11pt" style:font-size-asian="11pt"/>
    </style:style>
    <style:style style:name="P7" style:family="paragraph" style:parent-style-name="Text_20_body">
      <style:text-properties fo:color="#0070c0" fo:font-size="12pt"/>
    </style:style>
    <style:style style:name="P8" style:family="paragraph" style:parent-style-name="Standard">
      <style:paragraph-properties fo:text-align="center" style:justify-single-word="false" fo:padding="0.049cm" fo:border="0.002cm solid #000080" style:shadow="none">
        <style:tab-stops>
          <style:tab-stop style:position="17.002cm" style:type="right"/>
        </style:tab-stops>
      </style:paragraph-properties>
      <style:text-properties fo:color="#0070c0" fo:font-size="16pt" style:font-size-asian="16pt" style:font-size-complex="16pt"/>
    </style:style>
    <style:style style:name="P9" style:family="paragraph" style:parent-style-name="Standard">
      <style:paragraph-properties fo:text-align="center" style:justify-single-word="false" fo:padding="0.049cm" fo:border="0.002cm solid #000080" style:shadow="none">
        <style:tab-stops>
          <style:tab-stop style:position="17.002cm" style:type="right"/>
        </style:tab-stops>
      </style:paragraph-properties>
      <style:text-properties fo:color="#0070c0" fo:font-size="12pt" style:font-size-asian="12pt"/>
    </style:style>
    <style:style style:name="P10" style:family="paragraph" style:parent-style-name="Standard" style:master-page-name="Standard">
      <style:paragraph-properties fo:text-align="center" style:justify-single-word="false" style:page-number="auto">
        <style:tab-stops>
          <style:tab-stop style:position="17.002cm" style:type="right"/>
        </style:tab-stops>
      </style:paragraph-properties>
      <style:text-properties fo:color="#0070c0" fo:font-size="12pt" style:font-size-asian="12pt"/>
    </style:style>
    <style:style style:name="P11" style:family="paragraph" style:parent-style-name="Παράγραφος_20_λίστας" style:list-style-name="WW8Num1">
      <style:paragraph-properties fo:margin-top="0.212cm" fo:margin-bottom="0.212cm"/>
      <style:text-properties fo:font-size="11pt" style:font-size-asian="11pt"/>
    </style:style>
    <style:style style:name="P12" style:family="paragraph" style:parent-style-name="Παράγραφος_20_λίστας" style:list-style-name="WW8Num1">
      <style:paragraph-properties loext:contextual-spacing="false" fo:margin-top="0.212cm" fo:margin-bottom="0.212cm"/>
      <style:text-properties fo:font-size="11pt" style:font-size-asian="11pt"/>
    </style:style>
    <style:style style:name="P13" style:family="paragraph" style:parent-style-name="Παράγραφος_20_λίστας" style:list-style-name="WW8Num1">
      <style:paragraph-properties fo:margin-top="0.212cm" fo:margin-bottom="0.212cm"/>
    </style:style>
    <style:style style:name="P14" style:family="paragraph" style:parent-style-name="Παράγραφος_20_λίστας" style:list-style-name="WW8Num1">
      <style:paragraph-properties loext:contextual-spacing="false" fo:margin-top="0.212cm" fo:margin-bottom="0.212cm"/>
    </style:style>
    <style:style style:name="T1" style:family="text">
      <style:text-properties style:use-window-font-color="true" style:font-name="Segoe UI" fo:font-size="10pt" fo:language="el" fo:country="GR" style:font-name-asian="Calibri" style:font-size-asian="10pt" style:font-name-complex="Segoe UI" style:font-size-complex="11pt" style:language-complex="ar" style:country-complex="SA"/>
    </style:style>
    <style:style style:name="T2" style:family="text">
      <style:text-properties fo:font-size="11pt" style:font-size-asian="11pt"/>
    </style:style>
    <style:style style:name="T3" style:family="text">
      <style:text-properties fo:font-size="11pt" fo:language="el" fo:country="GR" style:font-size-asian="1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Image2" text:anchor-type="paragraph" svg:x="-0.254cm" svg:y="-2.54cm" svg:width="8.825cm" svg:height="2.378cm" draw:z-index="2"><draw:image xlink:href="Pictures/1000020100000277000000AA61CBC0C4.png" xlink:type="simple" xlink:show="embed" xlink:actuate="onLoad"/></draw:frame>Ομάδα Εργασίας για την Ανοιχτή Διακυβέρνηση και τα Ανοιχτά Δεδομένα (οεΑΔ2)</text:p>
      <text:p text:style-name="P3"/>
      <text:p text:style-name="P8">καμβάς για άνοιγμα διαδικασίας με μηχανισμό διαφάνειας</text:p>
      <text:p text:style-name="P9">έκδοση 1.0 </text:p>
      <text:p text:style-name="P5"/>
      <text:p text:style-name="P5"><text:tab/>Δ.Γκούσκος, Θ.Ταμπούρης &amp; Α.Μελίδης, 2022-07-17</text:p>
      <text:p text:style-name="P4"/>
      <text:p text:style-name="P7">διαδικασία για άνοιγμα</text:p>
      <text:list xml:id="list20778563" text:style-name="WW8Num1">
        <text:list-item>
          <text:p text:style-name="P11">ποια διαδικασία προτείνεται να ανοίξει με κάποιο μηχανισμό διαφάνειας; </text:p>
        </text:list-item>
        <text:list-item>
          <text:p text:style-name="P12">ποιοι υλοποιούν αυτήν τη διαδικασία;</text:p>
        </text:list-item>
        <text:list-item>
          <text:p text:style-name="P12">που βλέπουμε τώρα τα ενδιάμεσα στάδια της διαδικασίας;</text:p>
        </text:list-item>
        <text:list-item>
          <text:p text:style-name="P12">που βλέπουμε τώρα τα τελικά αποτελέσματα της διαδικασίας;</text:p>
        </text:list-item>
        <text:list-item>
          <text:p text:style-name="P11">τι λείπει τώρα σε αυτή τη διαδικασία από άποψη διαφάνειας;</text:p>
        </text:list-item>
      </text:list>
      <text:p text:style-name="P4"/>
      <text:p text:style-name="P2">προσδοκία αξίας</text:p>
      <text:list xml:id="list20796394" text:continue-numbering="true" text:style-name="WW8Num1">
        <text:list-item>
          <text:p text:style-name="P11">αν αυτή η διαδικασία ανοίξει με κάποιο μηχανισμό διαφάνειας, θα βοηθήσει την ανάπτυξη διευκολύνοντας την επιχειρηματικότητα; με ποιον τρόπο;</text:p>
        </text:list-item>
        <text:list-item>
          <text:p text:style-name="P11">θα βοηθήσει την κοινωνία, διευκολύνοντας την καθημερινή ζωή; με ποιον τρόπο;</text:p>
        </text:list-item>
        <text:list-item>
          <text:p text:style-name="P11">θα βοηθήσει την ενημέρωση, διευκολύνοντας την δημοσιογραφική έρευνα; με ποιον τρόπο;</text:p>
        </text:list-item>
        <text:list-item>
          <text:p text:style-name="P11">θα βοηθήσει την εκπαίδευση, διευκολύνοντας την επιστημονική έρευνα; με ποιον τρόπο;</text:p>
        </text:list-item>
        <text:list-item>
          <text:p text:style-name="P11">θα βοηθήσει την παραγωγή δημόσιας πολιτικής σε κάποιον τομέα; με ποιον τρόπο;</text:p>
        </text:list-item>
        <text:list-item>
          <text:p text:style-name="P11">θα βοηθήσει τη δημοκρατική λειτουργία; με ποιον τρόπο;</text:p>
        </text:list-item>
      </text:list>
      <text:p text:style-name="P4"/>
      <text:p text:style-name="P2">ιχνηλάτηση οικοσυστήματος</text:p>
      <text:list xml:id="list20791095" text:continue-numbering="true" text:style-name="WW8Num1">
        <text:list-item>
          <text:p text:style-name="P12">σε τι αναφέρεται αυτή η διαδικασία; ποιος το παράγει; ποιος το χρειάζεται;</text:p>
        </text:list-item>
        <text:list-item>
          <text:p text:style-name="P13"><text:span text:style-name="T2">αν αυτή η διαδικασία ανοίξει με κάποιο μηχανισμό διαφάνειας, υπάρχουν κάποιοι που μπορεί να χάνουν; ποιοι είναι και </text:span><text:span text:style-name="T3">με ποιον τρόπο</text:span><text:span text:style-name="T2"> μπορεί να χάνουν;</text:span></text:p>
        </text:list-item>
        <text:list-item>
          <text:p text:style-name="P12"><text:soft-page-break/>αυτοί τους οποίους αφορά αυτή η διαδικασία συνεργάζονται; αισθάνονται αντίπαλοι; με ποιον τρόπο;</text:p>
        </text:list-item>
        <text:list-item>
          <text:p text:style-name="P12">θα μπορούσαν όσοι κερδίζουν και όσοι χάνουν να συνεργαστούν ώστε κανείς να μην χάνει; με ποιον τρόπο;</text:p>
        </text:list-item>
        <text:list-item>
          <text:p text:style-name="P13"><text:span text:style-name="T2">θα μπορούσαν όσοι κερδίζουν και όσοι χάνουν να συνεργαστούν ώστε να δημιουργήσουν νέα οφέλη; μ</text:span><text:span text:style-name="T2">ε ποιον τρόπο;</text:span></text:p>
        </text:list-item>
      </text:list>
      <text:p text:style-name="P6"/>
      <text:p text:style-name="P2">υποδοχή επιρροής</text:p>
      <text:list xml:id="list20810159" text:continue-numbering="true" text:style-name="WW8Num1">
        <text:list-item>
          <text:p text:style-name="P12">από όσους αφορά το άνοιγμα της διαδικασίας με κάποιο μηχανισμό διαφάνειας, ποιοι έχουν ασκήσει επιρροή στην πρόταση;</text:p>
        </text:list-item>
        <text:list-item>
          <text:p text:style-name="P14"><text:span text:style-name="T2">σε ποιο στάδιο εκφράστηκε </text:span><text:span text:style-name="T2">η επιρροή τους</text:span><text:span text:style-name="T2">;</text:span><text:span text:style-name="T2"> </text:span><text:span text:style-name="T2">μ</text:span><text:span text:style-name="T2">ε ποιον τρόπο ενσωματώθηκ</text:span><text:span text:style-name="T2">ε;</text:span></text:p>
        </text:list-item>
      </text:list>
      <text:p text:style-name="P4"/>
      <text:p text:style-name="P2">υλοποίηση</text:p>
      <text:list xml:id="list20789542" text:continue-numbering="true" text:style-name="WW8Num1">
        <text:list-item>
          <text:p text:style-name="P11">όταν ανοίξει αυτή η διαδικασία με κάποιο μηχανισμό διαφάνειας, πως θα υλοποιείται; τι διαφορετικό ή επιπλέον θα έχει σε σχέση με την τωρινή της υλοποίηση;</text:p>
        </text:list-item>
        <text:list-item>
          <text:p text:style-name="P12">σε ποια πλατφόρμα θα την βλέπουμε;</text:p>
        </text:list-item>
        <text:list-item>
          <text:p text:style-name="P12">τι λειτουργίες θα μας προσφέρει;</text:p>
        </text:list-item>
      </text:list>
      <text:p text:style-name="P6"/>
      <text:p text:style-name="P2">έννοια επιτυχίας</text:p>
      <text:list xml:id="list20816478" text:continue-numbering="true" text:style-name="WW8Num1">
        <text:list-item>
          <text:p text:style-name="P11">το άνοιγμα της διαδικασίας με κάποιο μηχανισμό διαφάνειας τι θα πρέπει τελικά να καταφέρει ώστε να θεωρηθεί επιτυχές;</text:p>
        </text:list-item>
        <text:list-item>
          <text:p text:style-name="P12">ποιος θα μπορούσε να επιβεβαιώσει ότι τελικά πέτυχε τον στόχο του;</text:p>
        </text:list-item>
        <text:list-item>
          <text:p text:style-name="P12">μπορούμε να χρησιμοποιήσουμε οποιαδήποτε υφιστάμενα κριτήρια για επιβεβαίωση της επιτυχίας; ποια;</text:p>
        </text:list-item>
        <text:list-item>
          <text:p text:style-name="P11">χρειάζεται να επινοήσουμε οποιαδήποτε νέα κριτήρια για επιβεβαίωση της επιτυχίας; ποια;</text:p>
        </text:list-item>
      </text:list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grddl:transformation="http://docs.oasis-open.org/office/1.2/xslt/odf2rdf.xsl">
  <office:font-face-decls>
    <style:font-face style:name="Noto Sans Devanagari1" svg:font-family="'Noto Sans Devanagari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l" fo:country="G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l" fo:country="GR" style:font-name-asian="Noto Sans CJK SC" style:font-size-asian="10.5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contextual-spacing="false" fo:margin-top="0.212cm" fo:margin-bottom="0.212cm" style:line-height-at-least="0.564cm" fo:orphans="2" fo:widows="2" style:writing-mode="lr-tb"/>
      <style:text-properties style:use-window-font-color="true" style:font-name="Segoe UI" fo:font-size="10pt" fo:language="el" fo:country="GR" style:font-name-asian="Calibri" style:font-size-asian="10pt" style:font-name-complex="Segoe UI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Noto Sans CJK SC" style:font-size-asian="14pt" style:font-name-complex="Noto Sans Devanagari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Noto Sans Devanagari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Noto Sans Devanagar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1"/>
    </style:style>
    <style:style style:name="Παράγραφος_20_λίστας" style:display-name="Παράγραφος λίστας" style:family="paragraph" style:parent-style-name="Standard">
      <style:paragraph-properties loext:contextual-spacing="true" fo:margin-left="1.27cm" fo:margin-right="0cm" fo:margin-top="0.212cm" fo:margin-bottom="0.212cm" fo:text-indent="0cm" style:auto-text-indent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95cm" style:type="center"/>
          <style:tab-stop style:position="17.191cm" style:type="right"/>
        </style:tab-stops>
      </style:paragraph-properties>
    </style:style>
    <style:style style:name="WW8Num1z0" style:family="text">
      <style:text-properties fo:font-size="11pt" style:font-size-asian="11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Προεπιλεγμένη_20_γραμματοσειρά" style:display-name="Προεπιλεγμένη γραμματοσειρά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top="0.212cm" fo:margin-bottom="0.212cm" style:line-height-at-least="0.564cm" fo:orphans="2" fo:widows="2" style:writing-mode="lr-tb"/>
    </style:style>
    <style:style style:name="MT1" style:family="text">
      <style:text-properties style:use-window-font-color="true" style:font-name="Segoe UI" fo:font-size="10pt" fo:language="el" fo:country="GR" style:font-name-asian="Calibri" style:font-size-asian="10pt" style:font-name-complex="Segoe UI" style:font-size-complex="11pt" style:language-complex="ar" style:country-complex="SA"/>
    </style:style>
    <style:style style:name="MT2" style:family="text"/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Ο καμβάς για άνοιγμα διαδικασίας με μηχανισμό <text:span text:style-name="MT1">διαφάνειας</text:span> διατίθεται με άδεια <text:a xlink:type="simple" xlink:href="https://creativecommons.org/licenses/by-sa/4.0/deed.el">Αναφορά Δημιουργού - Παρόμοια Διανομή 4.0 Διεθνές (CC BY-SA 4.0)</text:a></text:p>
        <text:p text:style-name="Footer"><draw:frame draw:style-name="Mfr1" draw:name="Image1" text:anchor-type="paragraph" svg:x="0.056cm" svg:y="0.002cm" svg:width="2.388cm" svg:height="0.85cm" draw:z-index="1"><draw:image xlink:href="Pictures/10000201000001000000005B4957E198.png" xlink:type="simple" xlink:show="embed" xlink:actuate="onLoad"/></draw:frame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/>
    <dc:subject/>
    <meta:keyword/>
    <meta:initial-creator>Admin</meta:initial-creator>
    <meta:creation-date>2022-03-19T02:29:00</meta:creation-date>
    <dc:date>2022-07-18T00:56:33.24</dc:date>
    <meta:editing-cycles>30</meta:editing-cycles>
    <meta:editing-duration>PT2H26M39S</meta:editing-duration>
    <meta:generator>OpenOffice.org/3.3$Win32 OpenOffice.org_project/330m20$Build-9567</meta:generator>
    <dc:creator>ntlab </dc:creator>
    <meta:document-statistic meta:table-count="0" meta:image-count="2" meta:object-count="0" meta:page-count="2" meta:paragraph-count="36" meta:word-count="393" meta:character-count="2588"/>
  </office:meta>
</office:document-meta>
</file>